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6 2026 10:40AM" office:value-type="string">
            <text:p>Aug 26 2026 10:40A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21" office:value-type="string">
            <text:p>120221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6 2026 10:40AM" office:value-type="string">
            <text:p>Aug 26 2026 10:40A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20" office:value-type="string">
            <text:p>120220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6:34PM" office:value-type="string">
            <text:p>Aug 25 2026 <text:s text:c="1"/>6:34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13" office:value-type="string">
            <text:p>12021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6:34PM" office:value-type="string">
            <text:p>Aug 25 2026 <text:s text:c="1"/>6:34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12" office:value-type="string">
            <text:p>12021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6:34PM" office:value-type="string">
            <text:p>Aug 25 2026 <text:s text:c="1"/>6:34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11" office:value-type="string">
            <text:p>12021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1:41PM" office:value-type="string">
            <text:p>Aug 25 2026 <text:s text:c="1"/>1:41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05" office:value-type="string">
            <text:p>120205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1:41PM" office:value-type="string">
            <text:p>Aug 25 2026 <text:s text:c="1"/>1:41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04" office:value-type="string">
            <text:p>120204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5 2026  1:41PM" office:value-type="string">
            <text:p>Aug 25 2026 <text:s text:c="1"/>1:41PM</text:p>
          </table:table-cell>
          <table:table-cell office:string-value="Aug 26 2026  9:00AM" office:value-type="string">
            <text:p>Aug 26 2026 <text:s text:c="1"/>9:00AM</text:p>
          </table:table-cell>
          <table:table-cell office:string-value="Aug 27 2026  8:59AM" office:value-type="string">
            <text:p>Aug 27 2026 <text:s text:c="1"/>8:59AM</text:p>
          </table:table-cell>
          <table:table-cell office:string-value="120203" office:value-type="string">
            <text:p>120203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24 2026  1:59PM" office:value-type="string">
            <text:p>Aug 24 2026 <text:s text:c="1"/>1:59PM</text:p>
          </table:table-cell>
          <table:table-cell office:string-value="Aug 24 2026  1:59PM" office:value-type="string">
            <text:p>Aug 24 2026 <text:s text:c="1"/>1:59PM</text:p>
          </table:table-cell>
          <table:table-cell office:string-value="Aug 27 2026  1:00PM" office:value-type="string">
            <text:p>Aug 27 2026 <text:s text:c="1"/>1:00PM</text:p>
          </table:table-cell>
          <table:table-cell office:string-value="120184" office:value-type="string">
            <text:p>120184</text:p>
          </table:table-cell>
          <table:table-cell office:string-value="TW SJ-EOT Open Season Winter Only" office:value-type="string">
            <text:p>TW SJ-EOT Open Season Winter Only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4:26</meta:creation-date>
    <meta:editing-cycles>1</meta:editing-cycles>
    <dc:language>en</dc:language>
    <dc:creator>ZETHOU-WWEXT03P$</dc:creator>
    <dc:date>2026-08-26T13:34:26</dc:date>
    <meta:editing-duration>PT0.009S</meta:editing-duration>
  </office:meta>
</office:document-meta>
</file>