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0:29 AM" office:value-type="string">
            <text:p>Aug 26 2026 10:29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34" office:value-type="string">
            <text:p>68034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0:29 AM" office:value-type="string">
            <text:p>Aug 26 2026 10:29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31" office:value-type="string">
            <text:p>68031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0:29 AM" office:value-type="string">
            <text:p>Aug 26 2026 10:29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32" office:value-type="string">
            <text:p>6803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0:29 AM" office:value-type="string">
            <text:p>Aug 26 2026 10:29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33" office:value-type="string">
            <text:p>6803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6 2026 10:29 AM" office:value-type="string">
            <text:p>Aug 26 2026 10:29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30" office:value-type="string">
            <text:p>6803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7" office:value-type="string">
            <text:p>680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8" office:value-type="string">
            <text:p>6801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9" office:value-type="string">
            <text:p>68019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5" office:value-type="string">
            <text:p>6801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6" office:value-type="string">
            <text:p>6801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3" office:value-type="string">
            <text:p>6801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4" office:value-type="string">
            <text:p>68014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2" office:value-type="string">
            <text:p>6801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0" office:value-type="string">
            <text:p>6800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1" office:value-type="string">
            <text:p>68001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2" office:value-type="string">
            <text:p>68002</text:p>
          </table:table-cell>
          <table:table-cell office:string-value="Green Cove Springs-PGS" office:value-type="string">
            <text:p>Green Cove Springs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8" office:value-type="string">
            <text:p>67998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9" office:value-type="string">
            <text:p>6799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7" office:value-type="string">
            <text:p>67997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6" office:value-type="string">
            <text:p>67996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5" office:value-type="string">
            <text:p>67995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4" office:value-type="string">
            <text:p>67994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3" office:value-type="string">
            <text:p>6799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2" office:value-type="string">
            <text:p>6799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1" office:value-type="string">
            <text:p>6799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0" office:value-type="string">
            <text:p>67990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89" office:value-type="string">
            <text:p>6798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21</meta:creation-date>
    <meta:editing-cycles>1</meta:editing-cycles>
    <dc:language>en</dc:language>
    <dc:creator>ZETHOU-WWEXT01P$</dc:creator>
    <dc:date>2026-08-26T13:34:21</dc:date>
    <meta:editing-duration>PT0.026S</meta:editing-duration>
  </office:meta>
</office:document-meta>
</file>