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Scheduling Alert" office:value-type="string">
            <text:p>Scheduling Alert</text:p>
          </table:table-cell>
          <table:table-cell office:string-value="Aug 14 2026  1:30PM" office:value-type="string">
            <text:p>Aug 14 2026 <text:s text:c="1"/>1:30PM</text:p>
          </table:table-cell>
          <table:table-cell office:string-value="Aug 14 2026  1:30PM" office:value-type="string">
            <text:p>Aug 14 2026 <text:s text:c="1"/>1:30PM</text:p>
          </table:table-cell>
          <table:table-cell office:string-value="Dec 31 2999 12:00AM" office:value-type="string">
            <text:p>Dec 31 2999 12:00AM</text:p>
          </table:table-cell>
          <table:table-cell office:string-value="119985" office:value-type="string">
            <text:p>119985</text:p>
          </table:table-cell>
          <table:table-cell office:string-value="Tiger EBB Messenger Notification" office:value-type="string">
            <text:p>Tiger EBB Messenger Notification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6T13:33:48</meta:creation-date>
    <meta:editing-cycles>1</meta:editing-cycles>
    <dc:language>en</dc:language>
    <dc:creator>ZETHOU-WWEXT03P$</dc:creator>
    <dc:date>2026-08-26T13:33:48</dc:date>
    <meta:editing-duration>PT0.005S</meta:editing-duration>
  </office:meta>
</office:document-meta>
</file>