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1.0273" office:value-type="string">
            <text:p>1011.0273</text:p>
          </table:table-cell>
          <table:table-cell office:string-value="-44.3543" office:value-type="string">
            <text:p>-44.3543</text:p>
          </table:table-cell>
          <table:table-cell office:string-value="1327.9625" office:value-type="string">
            <text:p>1327.9625</text:p>
          </table:table-cell>
          <table:table-cell office:string-value="1.2211" office:value-type="string">
            <text:p>1.2211</text:p>
          </table:table-cell>
          <table:table-cell office:string-value="0.6862" office:value-type="string">
            <text:p>0.6862</text:p>
          </table:table-cell>
          <table:table-cell office:string-value="0.5796" office:value-type="string">
            <text:p>0.5796</text:p>
          </table:table-cell>
          <table:table-cell office:string-value="96.3100" office:value-type="string">
            <text:p>96.3100</text:p>
          </table:table-cell>
          <table:table-cell office:string-value="1.5745" office:value-type="string">
            <text:p>1.5745</text:p>
          </table:table-cell>
          <table:table-cell office:string-value="0.1343" office:value-type="string">
            <text:p>0.1343</text:p>
          </table:table-cell>
          <table:table-cell office:string-value="0.0338" office:value-type="string">
            <text:p>0.0338</text:p>
          </table:table-cell>
          <table:table-cell office:string-value="0.0206" office:value-type="string">
            <text:p>0.0206</text:p>
          </table:table-cell>
          <table:table-cell office:string-value="0.0094" office:value-type="string">
            <text:p>0.0094</text:p>
          </table:table-cell>
          <table:table-cell office:string-value="0.0036" office:value-type="string">
            <text:p>0.003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23</meta:creation-date>
    <meta:editing-cycles>1</meta:editing-cycles>
    <dc:language>en</dc:language>
    <dc:creator>ZETHOU-WWEXT01P$</dc:creator>
    <dc:date>2026-08-26T13:34:23</dc:date>
    <meta:editing-duration>PT0.120S</meta:editing-duration>
  </office:meta>
</office:document-meta>
</file>