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89638" office:value-type="string">
            <text:p>8963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2403" office:value-type="string">
            <text:p>112403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30018" office:value-type="string">
            <text:p>13001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38778" office:value-type="string">
            <text:p>53877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296268" office:value-type="string">
            <text:p>296268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6:34:07</meta:creation-date>
    <meta:editing-cycles>1</meta:editing-cycles>
    <dc:language>en</dc:language>
    <dc:creator>ZETHOU-WWEXT01P$</dc:creator>
    <dc:date>2026-08-26T16:34:07</dc:date>
    <meta:editing-duration>PT0.007S</meta:editing-duration>
  </office:meta>
</office:document-meta>
</file>