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52516" office:value-type="string">
            <text:p>252516</text:p>
          </table:table-cell>
          <table:table-cell office:string-value="412484" office:value-type="string">
            <text:p>412484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10316" office:value-type="string">
            <text:p>410316</text:p>
          </table:table-cell>
          <table:table-cell office:string-value="689684" office:value-type="string">
            <text:p>68968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1722" office:value-type="string">
            <text:p>31722</text:p>
          </table:table-cell>
          <table:table-cell office:string-value="168278" office:value-type="string">
            <text:p>1682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" office:value-type="string">
            <text:p>14</text:p>
          </table:table-cell>
          <table:table-cell office:string-value="9986" office:value-type="string">
            <text:p>998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0" office:value-type="string">
            <text:p>10</text:p>
          </table:table-cell>
          <table:table-cell office:string-value="1490" office:value-type="string">
            <text:p>1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0" office:value-type="string">
            <text:p>600</text:p>
          </table:table-cell>
          <table:table-cell office:string-value="1400" office:value-type="string">
            <text:p>14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35698" office:value-type="string">
            <text:p>35698</text:p>
          </table:table-cell>
          <table:table-cell office:string-value="104302" office:value-type="string">
            <text:p>10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234561" office:value-type="string">
            <text:p>234561</text:p>
          </table:table-cell>
          <table:table-cell office:string-value="215439" office:value-type="string">
            <text:p>2154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0059" office:value-type="string">
            <text:p>30059</text:p>
          </table:table-cell>
          <table:table-cell office:string-value="69941" office:value-type="string">
            <text:p>699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81380" office:value-type="string">
            <text:p>81380</text:p>
          </table:table-cell>
          <table:table-cell office:string-value="88620" office:value-type="string">
            <text:p>88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4922" office:value-type="string">
            <text:p>84922</text:p>
          </table:table-cell>
          <table:table-cell office:string-value="25078" office:value-type="string">
            <text:p>250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501" office:value-type="string">
            <text:p>15501</text:p>
          </table:table-cell>
          <table:table-cell office:string-value="134499" office:value-type="string">
            <text:p>134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25051" office:value-type="string">
            <text:p>25051</text:p>
          </table:table-cell>
          <table:table-cell office:string-value="19949" office:value-type="string">
            <text:p>199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9498" office:value-type="string">
            <text:p>9498</text:p>
          </table:table-cell>
          <table:table-cell office:string-value="1302" office:value-type="string">
            <text:p>13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7001" office:value-type="string">
            <text:p>37001</text:p>
          </table:table-cell>
          <table:table-cell office:string-value="462999" office:value-type="string">
            <text:p>462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50" office:value-type="string">
            <text:p>50</text:p>
          </table:table-cell>
          <table:table-cell office:string-value="950" office:value-type="string">
            <text:p>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500" office:value-type="string">
            <text:p>500</text:p>
          </table:table-cell>
          <table:table-cell office:string-value="940" office:value-type="string">
            <text:p>9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7883" office:value-type="string">
            <text:p>547883</text:p>
          </table:table-cell>
          <table:table-cell office:string-value="352117" office:value-type="string">
            <text:p>35211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2694" office:value-type="string">
            <text:p>192694</text:p>
          </table:table-cell>
          <table:table-cell office:string-value="7306" office:value-type="string">
            <text:p>7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36" office:value-type="string">
            <text:p>536</text:p>
          </table:table-cell>
          <table:table-cell office:string-value="764" office:value-type="string">
            <text:p>76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81" office:value-type="string">
            <text:p>20181</text:p>
          </table:table-cell>
          <table:table-cell office:string-value="204819" office:value-type="string">
            <text:p>20481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0" office:value-type="string">
            <text:p>150</text:p>
          </table:table-cell>
          <table:table-cell office:string-value="4850" office:value-type="string">
            <text:p>48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71820" office:value-type="string">
            <text:p>71820</text:p>
          </table:table-cell>
          <table:table-cell office:string-value="203180" office:value-type="string">
            <text:p>2031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40097" office:value-type="string">
            <text:p>40097</text:p>
          </table:table-cell>
          <table:table-cell office:string-value="249903" office:value-type="string">
            <text:p>249903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4801" office:value-type="string">
            <text:p>104801</text:p>
          </table:table-cell>
          <table:table-cell office:string-value="95199" office:value-type="string">
            <text:p>95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4" office:value-type="string">
            <text:p>74</text:p>
          </table:table-cell>
          <table:table-cell office:string-value="99926" office:value-type="string">
            <text:p>99926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0103" office:value-type="string">
            <text:p>80103</text:p>
          </table:table-cell>
          <table:table-cell office:string-value="39897" office:value-type="string">
            <text:p>3989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9919" office:value-type="string">
            <text:p>9919</text:p>
          </table:table-cell>
          <table:table-cell office:string-value="77081" office:value-type="string">
            <text:p>7708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4000" office:value-type="string">
            <text:p>4000</text:p>
          </table:table-cell>
          <table:table-cell office:string-value="64000" office:value-type="string">
            <text:p>64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21000" office:value-type="string">
            <text:p>12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29844" office:value-type="string">
            <text:p>29844</text:p>
          </table:table-cell>
          <table:table-cell office:string-value="190156" office:value-type="string">
            <text:p>19015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609" office:value-type="string">
            <text:p>1609</text:p>
          </table:table-cell>
          <table:table-cell office:string-value="10391" office:value-type="string">
            <text:p>1039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5" office:value-type="string">
            <text:p>55</text:p>
          </table:table-cell>
          <table:table-cell office:string-value="4945" office:value-type="string">
            <text:p>49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9812" office:value-type="string">
            <text:p>29812</text:p>
          </table:table-cell>
          <table:table-cell office:string-value="970188" office:value-type="string">
            <text:p>97018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34517" office:value-type="string">
            <text:p>34517</text:p>
          </table:table-cell>
          <table:table-cell office:string-value="220483" office:value-type="string">
            <text:p>22048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32800" office:value-type="string">
            <text:p>232800</text:p>
          </table:table-cell>
          <table:table-cell office:string-value="767200" office:value-type="string">
            <text:p>7672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91037" office:value-type="string">
            <text:p>191037</text:p>
          </table:table-cell>
          <table:table-cell office:string-value="83963" office:value-type="string">
            <text:p>83963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379393" office:value-type="string">
            <text:p>379393</text:p>
          </table:table-cell>
          <table:table-cell office:string-value="120607" office:value-type="string">
            <text:p>120607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1426" office:value-type="string">
            <text:p>171426</text:p>
          </table:table-cell>
          <table:table-cell office:string-value="178574" office:value-type="string">
            <text:p>17857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037" office:value-type="string">
            <text:p>18037</text:p>
          </table:table-cell>
          <table:table-cell office:string-value="181963" office:value-type="string">
            <text:p>1819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29008" office:value-type="string">
            <text:p>29008</text:p>
          </table:table-cell>
          <table:table-cell office:string-value="100992" office:value-type="string">
            <text:p>1009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9450" office:value-type="string">
            <text:p>29450</text:p>
          </table:table-cell>
          <table:table-cell office:string-value="270550" office:value-type="string">
            <text:p>2705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2" office:value-type="string">
            <text:p>166682</text:p>
          </table:table-cell>
          <table:table-cell office:string-value="253318" office:value-type="string">
            <text:p>25331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24" office:value-type="string">
            <text:p>324</text:p>
          </table:table-cell>
          <table:table-cell office:string-value="676" office:value-type="string">
            <text:p>67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80743" office:value-type="string">
            <text:p>180743</text:p>
          </table:table-cell>
          <table:table-cell office:string-value="319257" office:value-type="string">
            <text:p>3192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409" office:value-type="string">
            <text:p>13409</text:p>
          </table:table-cell>
          <table:table-cell office:string-value="241591" office:value-type="string">
            <text:p>24159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2333" office:value-type="string">
            <text:p>42333</text:p>
          </table:table-cell>
          <table:table-cell office:string-value="197667" office:value-type="string">
            <text:p>19766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4:52:32</meta:creation-date>
    <meta:editing-cycles>1</meta:editing-cycles>
    <dc:language>en</dc:language>
    <dc:creator>ZETHOU-WWEXT01P$</dc:creator>
    <dc:date>2026-08-26T14:52:32</dc:date>
    <meta:editing-duration>PT0.304S</meta:editing-duration>
  </office:meta>
</office:document-meta>
</file>