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178" office:value-type="string">
            <text:p>178</text:p>
          </table:table-cell>
          <table:table-cell office:string-value="74822" office:value-type="string">
            <text:p>74822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1500" office:value-type="string">
            <text:p>1500</text:p>
          </table:table-cell>
          <table:table-cell office:string-value="24500" office:value-type="string">
            <text:p>245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353" office:value-type="string">
            <text:p>353</text:p>
          </table:table-cell>
          <table:table-cell office:string-value="49647" office:value-type="string">
            <text:p>49647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000" office:value-type="string">
            <text:p>1000</text:p>
          </table:table-cell>
          <table:table-cell office:string-value="79000" office:value-type="string">
            <text:p>790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4417" office:value-type="string">
            <text:p>14417</text:p>
          </table:table-cell>
          <table:table-cell office:string-value="67583" office:value-type="string">
            <text:p>67583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5126" office:value-type="string">
            <text:p>5126</text:p>
          </table:table-cell>
          <table:table-cell office:string-value="94874" office:value-type="string">
            <text:p>94874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8037" office:value-type="string">
            <text:p>18037</text:p>
          </table:table-cell>
          <table:table-cell office:string-value="181963" office:value-type="string">
            <text:p>181963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9425" office:value-type="string">
            <text:p>9425</text:p>
          </table:table-cell>
          <table:table-cell office:string-value="30575" office:value-type="string">
            <text:p>30575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05:21</meta:creation-date>
    <meta:editing-cycles>1</meta:editing-cycles>
    <dc:language>en</dc:language>
    <dc:creator>ZETHOU-WWEXT03P$</dc:creator>
    <dc:date>2026-08-26T13:05:21</dc:date>
    <meta:editing-duration>PT0.096S</meta:editing-duration>
  </office:meta>
</office:document-meta>
</file>