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11" office:value-type="string">
            <text:p>839411</text:p>
          </table:table-cell>
          <table:table-cell office:string-value="589" office:value-type="string">
            <text:p>58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67600" office:value-type="string">
            <text:p>167600</text:p>
          </table:table-cell>
          <table:table-cell office:string-value="632400" office:value-type="string">
            <text:p>6324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13358" office:value-type="string">
            <text:p>313358</text:p>
          </table:table-cell>
          <table:table-cell office:string-value="116642" office:value-type="string">
            <text:p>1166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19705" office:value-type="string">
            <text:p>119705</text:p>
          </table:table-cell>
          <table:table-cell office:string-value="370295" office:value-type="string">
            <text:p>37029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500" office:value-type="string">
            <text:p>27500</text:p>
          </table:table-cell>
          <table:table-cell office:string-value="372500" office:value-type="string">
            <text:p>372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32859" office:value-type="string">
            <text:p>32859</text:p>
          </table:table-cell>
          <table:table-cell office:string-value="357141" office:value-type="string">
            <text:p>3571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89934" office:value-type="string">
            <text:p>289934</text:p>
          </table:table-cell>
          <table:table-cell office:string-value="60066" office:value-type="string">
            <text:p>6006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60055" office:value-type="string">
            <text:p>160055</text:p>
          </table:table-cell>
          <table:table-cell office:string-value="239945" office:value-type="string">
            <text:p>2399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944" office:value-type="string">
            <text:p>844944</text:p>
          </table:table-cell>
          <table:table-cell office:string-value="605056" office:value-type="string">
            <text:p>605056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92603" office:value-type="string">
            <text:p>292603</text:p>
          </table:table-cell>
          <table:table-cell office:string-value="107397" office:value-type="string">
            <text:p>1073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42116" office:value-type="string">
            <text:p>742116</text:p>
          </table:table-cell>
          <table:table-cell office:string-value="207884" office:value-type="string">
            <text:p>2078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0" office:value-type="string">
            <text:p>2000</text:p>
          </table:table-cell>
          <table:table-cell office:string-value="498000" office:value-type="string">
            <text:p>49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5000" office:value-type="string">
            <text:p>25000</text:p>
          </table:table-cell>
          <table:table-cell office:string-value="75000" office:value-type="string">
            <text:p>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22127" office:value-type="string">
            <text:p>22127</text:p>
          </table:table-cell>
          <table:table-cell office:string-value="67473" office:value-type="string">
            <text:p>674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62329" office:value-type="string">
            <text:p>1762329</text:p>
          </table:table-cell>
          <table:table-cell office:string-value="56671" office:value-type="string">
            <text:p>56671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06789" office:value-type="string">
            <text:p>1006789</text:p>
          </table:table-cell>
          <table:table-cell office:string-value="93211" office:value-type="string">
            <text:p>93211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5:04:42</meta:creation-date>
    <meta:editing-cycles>1</meta:editing-cycles>
    <dc:language>en</dc:language>
    <dc:creator>ZETHOU-WWEXT01P$</dc:creator>
    <dc:date>2026-08-26T15:04:43</dc:date>
    <meta:editing-duration>PT0.049S</meta:editing-duration>
  </office:meta>
</office:document-meta>
</file>