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52" office:value-type="string">
            <text:p>452</text:p>
          </table:table-cell>
          <table:table-cell office:string-value="1548" office:value-type="string">
            <text:p>154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284" office:value-type="string">
            <text:p>3284</text:p>
          </table:table-cell>
          <table:table-cell office:string-value="4716" office:value-type="string">
            <text:p>47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120" office:value-type="string">
            <text:p>1120</text:p>
          </table:table-cell>
          <table:table-cell office:string-value="3680" office:value-type="string">
            <text:p>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0" office:value-type="string">
            <text:p>2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860" office:value-type="string">
            <text:p>1860</text:p>
          </table:table-cell>
          <table:table-cell office:string-value="17140" office:value-type="string">
            <text:p>171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465" office:value-type="string">
            <text:p>465</text:p>
          </table:table-cell>
          <table:table-cell office:string-value="10835" office:value-type="string">
            <text:p>1083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545" office:value-type="string">
            <text:p>545</text:p>
          </table:table-cell>
          <table:table-cell office:string-value="2155" office:value-type="string">
            <text:p>21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20" office:value-type="string">
            <text:p>20</text:p>
          </table:table-cell>
          <table:table-cell office:string-value="1067" office:value-type="string">
            <text:p>10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125" office:value-type="string">
            <text:p>125</text:p>
          </table:table-cell>
          <table:table-cell office:string-value="515" office:value-type="string">
            <text:p>5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69" office:value-type="string">
            <text:p>69</text:p>
          </table:table-cell>
          <table:table-cell office:string-value="14531" office:value-type="string">
            <text:p>145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8" office:value-type="string">
            <text:p>8</text:p>
          </table:table-cell>
          <table:table-cell office:string-value="192" office:value-type="string">
            <text:p>1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17" office:value-type="string">
            <text:p>317</text:p>
          </table:table-cell>
          <table:table-cell office:string-value="7683" office:value-type="string">
            <text:p>76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3601" office:value-type="string">
            <text:p>33601</text:p>
          </table:table-cell>
          <table:table-cell office:string-value="6399" office:value-type="string">
            <text:p>6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500" office:value-type="string">
            <text:p>43500</text:p>
          </table:table-cell>
          <table:table-cell office:string-value="110500" office:value-type="string">
            <text:p>1105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408" office:value-type="string">
            <text:p>3408</text:p>
          </table:table-cell>
          <table:table-cell office:string-value="27492" office:value-type="string">
            <text:p>2749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246" office:value-type="string">
            <text:p>1246</text:p>
          </table:table-cell>
          <table:table-cell office:string-value="31954" office:value-type="string">
            <text:p>319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1" office:value-type="string">
            <text:p>1</text:p>
          </table:table-cell>
          <table:table-cell office:string-value="459" office:value-type="string">
            <text:p>4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5" office:value-type="string">
            <text:p>5</text:p>
          </table:table-cell>
          <table:table-cell office:string-value="436" office:value-type="string">
            <text:p>4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50805" office:value-type="string">
            <text:p>350805</text:p>
          </table:table-cell>
          <table:table-cell office:string-value="74195" office:value-type="string">
            <text:p>741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12" office:value-type="string">
            <text:p>12</text:p>
          </table:table-cell>
          <table:table-cell office:string-value="108" office:value-type="string">
            <text:p>1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20013" office:value-type="string">
            <text:p>20013</text:p>
          </table:table-cell>
          <table:table-cell office:string-value="83987" office:value-type="string">
            <text:p>839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47000" office:value-type="string">
            <text:p>47000</text:p>
          </table:table-cell>
          <table:table-cell office:string-value="93000" office:value-type="string">
            <text:p>9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7620" office:value-type="string">
            <text:p>7620</text:p>
          </table:table-cell>
          <table:table-cell office:string-value="7380" office:value-type="string">
            <text:p>73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9999" office:value-type="string">
            <text:p>49999</text:p>
          </table:table-cell>
          <table:table-cell office:string-value="150001" office:value-type="string">
            <text:p>1500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9" office:value-type="string">
            <text:p>59</text:p>
          </table:table-cell>
          <table:table-cell office:string-value="441" office:value-type="string">
            <text:p>4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824" office:value-type="string">
            <text:p>2824</text:p>
          </table:table-cell>
          <table:table-cell office:string-value="77176" office:value-type="string">
            <text:p>771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742" office:value-type="string">
            <text:p>5742</text:p>
          </table:table-cell>
          <table:table-cell office:string-value="6258" office:value-type="string">
            <text:p>62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60" office:value-type="string">
            <text:p>60</text:p>
          </table:table-cell>
          <table:table-cell office:string-value="254" office:value-type="string">
            <text:p>2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7730" office:value-type="string">
            <text:p>47730</text:p>
          </table:table-cell>
          <table:table-cell office:string-value="152270" office:value-type="string">
            <text:p>1522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415" office:value-type="string">
            <text:p>415</text:p>
          </table:table-cell>
          <table:table-cell office:string-value="35" office:value-type="string">
            <text:p>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5001" office:value-type="string">
            <text:p>5001</text:p>
          </table:table-cell>
          <table:table-cell office:string-value="102999" office:value-type="string">
            <text:p>102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67" office:value-type="string">
            <text:p>67</text:p>
          </table:table-cell>
          <table:table-cell office:string-value="1233" office:value-type="string">
            <text:p>12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650" office:value-type="string">
            <text:p>3650</text:p>
          </table:table-cell>
          <table:table-cell office:string-value="22350" office:value-type="string">
            <text:p>2235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306" office:value-type="string">
            <text:p>306</text:p>
          </table:table-cell>
          <table:table-cell office:string-value="994" office:value-type="string">
            <text:p>9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62" office:value-type="string">
            <text:p>162</text:p>
          </table:table-cell>
          <table:table-cell office:string-value="138" office:value-type="string">
            <text:p>13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3000" office:value-type="string">
            <text:p>3000</text:p>
          </table:table-cell>
          <table:table-cell office:string-value="52000" office:value-type="string">
            <text:p>5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21712" office:value-type="string">
            <text:p>21712</text:p>
          </table:table-cell>
          <table:table-cell office:string-value="10288" office:value-type="string">
            <text:p>1028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3131" office:value-type="string">
            <text:p>13131</text:p>
          </table:table-cell>
          <table:table-cell office:string-value="6869" office:value-type="string">
            <text:p>6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4050" office:value-type="string">
            <text:p>4050</text:p>
          </table:table-cell>
          <table:table-cell office:string-value="79950" office:value-type="string">
            <text:p>79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0000" office:value-type="string">
            <text:p>10000</text:p>
          </table:table-cell>
          <table:table-cell office:string-value="215000" office:value-type="string">
            <text:p>21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42763" office:value-type="string">
            <text:p>42763</text:p>
          </table:table-cell>
          <table:table-cell office:string-value="59737" office:value-type="string">
            <text:p>5973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22500" office:value-type="string">
            <text:p>22500</text:p>
          </table:table-cell>
          <table:table-cell office:string-value="85500" office:value-type="string">
            <text:p>8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0" office:value-type="string">
            <text:p>0</text:p>
          </table:table-cell>
          <table:table-cell office:string-value="61000" office:value-type="string">
            <text:p>6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7651" office:value-type="string">
            <text:p>7651</text:p>
          </table:table-cell>
          <table:table-cell office:string-value="12549" office:value-type="string">
            <text:p>1254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500" office:value-type="string">
            <text:p>4500</text:p>
          </table:table-cell>
          <table:table-cell office:string-value="35500" office:value-type="string">
            <text:p>3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29511" office:value-type="string">
            <text:p>29511</text:p>
          </table:table-cell>
          <table:table-cell office:string-value="153489" office:value-type="string">
            <text:p>1534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028" office:value-type="string">
            <text:p>2028</text:p>
          </table:table-cell>
          <table:table-cell office:string-value="297972" office:value-type="string">
            <text:p>29797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54166" office:value-type="string">
            <text:p>154166</text:p>
          </table:table-cell>
          <table:table-cell office:string-value="120834" office:value-type="string">
            <text:p>1208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40" office:value-type="string">
            <text:p>40</text:p>
          </table:table-cell>
          <table:table-cell office:string-value="960" office:value-type="string">
            <text:p>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92" office:value-type="string">
            <text:p>92</text:p>
          </table:table-cell>
          <table:table-cell office:string-value="1008" office:value-type="string">
            <text:p>10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204" office:value-type="string">
            <text:p>1204</text:p>
          </table:table-cell>
          <table:table-cell office:string-value="4796" office:value-type="string">
            <text:p>47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100270" office:value-type="string">
            <text:p>100270</text:p>
          </table:table-cell>
          <table:table-cell office:string-value="36530" office:value-type="string">
            <text:p>36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056" office:value-type="string">
            <text:p>4056</text:p>
          </table:table-cell>
          <table:table-cell office:string-value="5944" office:value-type="string">
            <text:p>594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9847" office:value-type="string">
            <text:p>19847</text:p>
          </table:table-cell>
          <table:table-cell office:string-value="2153" office:value-type="string">
            <text:p>215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8400" office:value-type="string">
            <text:p>8400</text:p>
          </table:table-cell>
          <table:table-cell office:string-value="12600" office:value-type="string">
            <text:p>126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80725" office:value-type="string">
            <text:p>80725</text:p>
          </table:table-cell>
          <table:table-cell office:string-value="19275" office:value-type="string">
            <text:p>192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4401" office:value-type="string">
            <text:p>54401</text:p>
          </table:table-cell>
          <table:table-cell office:string-value="55599" office:value-type="string">
            <text:p>55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4658" office:value-type="string">
            <text:p>4658</text:p>
          </table:table-cell>
          <table:table-cell office:string-value="50342" office:value-type="string">
            <text:p>503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34728" office:value-type="string">
            <text:p>34728</text:p>
          </table:table-cell>
          <table:table-cell office:string-value="59272" office:value-type="string">
            <text:p>5927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20001" office:value-type="string">
            <text:p>20001</text:p>
          </table:table-cell>
          <table:table-cell office:string-value="114999" office:value-type="string">
            <text:p>11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7032" office:value-type="string">
            <text:p>47032</text:p>
          </table:table-cell>
          <table:table-cell office:string-value="132968" office:value-type="string">
            <text:p>13296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0001" office:value-type="string">
            <text:p>1000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733" office:value-type="string">
            <text:p>733</text:p>
          </table:table-cell>
          <table:table-cell office:string-value="2267" office:value-type="string">
            <text:p>226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51320" office:value-type="string">
            <text:p>51320</text:p>
          </table:table-cell>
          <table:table-cell office:string-value="39680" office:value-type="string">
            <text:p>3968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64288" office:value-type="string">
            <text:p>64288</text:p>
          </table:table-cell>
          <table:table-cell office:string-value="48112" office:value-type="string">
            <text:p>4811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925" office:value-type="string">
            <text:p>3925</text:p>
          </table:table-cell>
          <table:table-cell office:string-value="4525" office:value-type="string">
            <text:p>452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502" office:value-type="string">
            <text:p>502</text:p>
          </table:table-cell>
          <table:table-cell office:string-value="10498" office:value-type="string">
            <text:p>104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4201" office:value-type="string">
            <text:p>14201</text:p>
          </table:table-cell>
          <table:table-cell office:string-value="49159" office:value-type="string">
            <text:p>49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" office:value-type="string">
            <text:p>1</text:p>
          </table:table-cell>
          <table:table-cell office:string-value="1499" office:value-type="string">
            <text:p>1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450" office:value-type="string">
            <text:p>5450</text:p>
          </table:table-cell>
          <table:table-cell office:string-value="14550" office:value-type="string">
            <text:p>145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65546" office:value-type="string">
            <text:p>65546</text:p>
          </table:table-cell>
          <table:table-cell office:string-value="59454" office:value-type="string">
            <text:p>594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40" office:value-type="string">
            <text:p>240</text:p>
          </table:table-cell>
          <table:table-cell office:string-value="760" office:value-type="string">
            <text:p>7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90001" office:value-type="string">
            <text:p>9000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9000" office:value-type="string">
            <text:p>9000</text:p>
          </table:table-cell>
          <table:table-cell office:string-value="11000" office:value-type="string">
            <text:p>11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4941" office:value-type="string">
            <text:p>34941</text:p>
          </table:table-cell>
          <table:table-cell office:string-value="3059" office:value-type="string">
            <text:p>30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2501" office:value-type="string">
            <text:p>22501</text:p>
          </table:table-cell>
          <table:table-cell office:string-value="177499" office:value-type="string">
            <text:p>177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27" office:value-type="string">
            <text:p>1327</text:p>
          </table:table-cell>
          <table:table-cell office:string-value="1673" office:value-type="string">
            <text:p>167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27" office:value-type="string">
            <text:p>1627</text:p>
          </table:table-cell>
          <table:table-cell office:string-value="1733" office:value-type="string">
            <text:p>1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73064" office:value-type="string">
            <text:p>73064</text:p>
          </table:table-cell>
          <table:table-cell office:string-value="101936" office:value-type="string">
            <text:p>10193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6959" office:value-type="string">
            <text:p>66959</text:p>
          </table:table-cell>
          <table:table-cell office:string-value="53041" office:value-type="string">
            <text:p>530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34300" office:value-type="string">
            <text:p>34300</text:p>
          </table:table-cell>
          <table:table-cell office:string-value="85700" office:value-type="string">
            <text:p>857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453" office:value-type="string">
            <text:p>453</text:p>
          </table:table-cell>
          <table:table-cell office:string-value="3047" office:value-type="string">
            <text:p>304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44541" office:value-type="string">
            <text:p>44541</text:p>
          </table:table-cell>
          <table:table-cell office:string-value="55459" office:value-type="string">
            <text:p>554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  <table:table-cell office:string-value="3440" office:value-type="string">
            <text:p>3440</text:p>
          </table:table-cell>
          <table:table-cell office:string-value="1350" office:value-type="string">
            <text:p>1350</text:p>
          </table:table-cell>
          <table:table-cell office:string-value="2090" office:value-type="string">
            <text:p>209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" office:value-type="string">
            <text:p>111</text:p>
          </table:table-cell>
          <table:table-cell office:string-value="1589" office:value-type="string">
            <text:p>15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4" office:value-type="string">
            <text:p>34</text:p>
          </table:table-cell>
          <table:table-cell office:string-value="1966" office:value-type="string">
            <text:p>19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52218" office:value-type="string">
            <text:p>52218</text:p>
          </table:table-cell>
          <table:table-cell office:string-value="32782" office:value-type="string">
            <text:p>327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9315" office:value-type="string">
            <text:p>9315</text:p>
          </table:table-cell>
          <table:table-cell office:string-value="390685" office:value-type="string">
            <text:p>3906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18054" office:value-type="string">
            <text:p>118054</text:p>
          </table:table-cell>
          <table:table-cell office:string-value="281946" office:value-type="string">
            <text:p>2819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40" office:value-type="string">
            <text:p>140</text:p>
          </table:table-cell>
          <table:table-cell office:string-value="51260" office:value-type="string">
            <text:p>51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300" office:value-type="string">
            <text:p>300</text:p>
          </table:table-cell>
          <table:table-cell office:string-value="693" office:value-type="string">
            <text:p>6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525" office:value-type="string">
            <text:p>525</text:p>
          </table:table-cell>
          <table:table-cell office:string-value="79475" office:value-type="string">
            <text:p>79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8313" office:value-type="string">
            <text:p>28313</text:p>
          </table:table-cell>
          <table:table-cell office:string-value="61687" office:value-type="string">
            <text:p>616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540" office:value-type="string">
            <text:p>3540</text:p>
          </table:table-cell>
          <table:table-cell office:string-value="36460" office:value-type="string">
            <text:p>364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01" office:value-type="string">
            <text:p>2401</text:p>
          </table:table-cell>
          <table:table-cell office:string-value="7599" office:value-type="string">
            <text:p>7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51029" office:value-type="string">
            <text:p>151029</text:p>
          </table:table-cell>
          <table:table-cell office:string-value="392971" office:value-type="string">
            <text:p>3929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25804" office:value-type="string">
            <text:p>25804</text:p>
          </table:table-cell>
          <table:table-cell office:string-value="59296" office:value-type="string">
            <text:p>5929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464" office:value-type="string">
            <text:p>4464</text:p>
          </table:table-cell>
          <table:table-cell office:string-value="18336" office:value-type="string">
            <text:p>183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487" office:value-type="string">
            <text:p>487</text:p>
          </table:table-cell>
          <table:table-cell office:string-value="2813" office:value-type="string">
            <text:p>281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47" office:value-type="string">
            <text:p>34047</text:p>
          </table:table-cell>
          <table:table-cell office:string-value="40953" office:value-type="string">
            <text:p>4095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78216" office:value-type="string">
            <text:p>78216</text:p>
          </table:table-cell>
          <table:table-cell office:string-value="19784" office:value-type="string">
            <text:p>1978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55" office:value-type="string">
            <text:p>55</text:p>
          </table:table-cell>
          <table:table-cell office:string-value="3195" office:value-type="string">
            <text:p>31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65233" office:value-type="string">
            <text:p>65233</text:p>
          </table:table-cell>
          <table:table-cell office:string-value="209767" office:value-type="string">
            <text:p>2097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452" office:value-type="string">
            <text:p>3452</text:p>
          </table:table-cell>
          <table:table-cell office:string-value="34548" office:value-type="string">
            <text:p>3454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339241" office:value-type="string">
            <text:p>339241</text:p>
          </table:table-cell>
          <table:table-cell office:string-value="14959" office:value-type="string">
            <text:p>149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75001" office:value-type="string">
            <text:p>7500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51040" office:value-type="string">
            <text:p>51040</text:p>
          </table:table-cell>
          <table:table-cell office:string-value="263960" office:value-type="string">
            <text:p>26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19447" office:value-type="string">
            <text:p>19447</text:p>
          </table:table-cell>
          <table:table-cell office:string-value="130553" office:value-type="string">
            <text:p>1305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732" office:value-type="string">
            <text:p>8732</text:p>
          </table:table-cell>
          <table:table-cell office:string-value="54429" office:value-type="string">
            <text:p>544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10180" office:value-type="string">
            <text:p>410180</text:p>
          </table:table-cell>
          <table:table-cell office:string-value="689820" office:value-type="string">
            <text:p>6898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202532" office:value-type="string">
            <text:p>202532</text:p>
          </table:table-cell>
          <table:table-cell office:string-value="600468" office:value-type="string">
            <text:p>60046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836" office:value-type="string">
            <text:p>2836</text:p>
          </table:table-cell>
          <table:table-cell office:string-value="12164" office:value-type="string">
            <text:p>121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06789" office:value-type="string">
            <text:p>1006789</text:p>
          </table:table-cell>
          <table:table-cell office:string-value="93211" office:value-type="string">
            <text:p>93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501" office:value-type="string">
            <text:p>1501</text:p>
          </table:table-cell>
          <table:table-cell office:string-value="18499" office:value-type="string">
            <text:p>18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2451" office:value-type="string">
            <text:p>12451</text:p>
          </table:table-cell>
          <table:table-cell office:string-value="19549" office:value-type="string">
            <text:p>195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12048" office:value-type="string">
            <text:p>12048</text:p>
          </table:table-cell>
          <table:table-cell office:string-value="402" office:value-type="string">
            <text:p>4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1" office:value-type="string">
            <text:p>1101</text:p>
          </table:table-cell>
          <table:table-cell office:string-value="98899" office:value-type="string">
            <text:p>98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75" office:value-type="string">
            <text:p>675</text:p>
          </table:table-cell>
          <table:table-cell office:string-value="14925" office:value-type="string">
            <text:p>149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2010" office:value-type="string">
            <text:p>2010</text:p>
          </table:table-cell>
          <table:table-cell office:string-value="29527" office:value-type="string">
            <text:p>2952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1835" office:value-type="string">
            <text:p>41835</text:p>
          </table:table-cell>
          <table:table-cell office:string-value="158165" office:value-type="string">
            <text:p>158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92186" office:value-type="string">
            <text:p>92186</text:p>
          </table:table-cell>
          <table:table-cell office:string-value="40506" office:value-type="string">
            <text:p>4050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73471" office:value-type="string">
            <text:p>73471</text:p>
          </table:table-cell>
          <table:table-cell office:string-value="401529" office:value-type="string">
            <text:p>4015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35:20</meta:creation-date>
    <meta:editing-cycles>1</meta:editing-cycles>
    <dc:language>en</dc:language>
    <dc:creator>ZETHOU-WWEXT01P$</dc:creator>
    <dc:date>2026-08-26T16:35:20</dc:date>
    <meta:editing-duration>PT0.552S</meta:editing-duration>
  </office:meta>
</office:document-meta>
</file>